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5" style:parent-style-name="Normal" style:list-style-name="LFO1" style:family="paragraph">
      <style:paragraph-properties fo:text-align="justify"/>
    </style:style>
    <style:style style:name="T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list-style-name="LFO2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8" style:parent-style-name="Normal" style:list-style-name="LFO2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9" style:parent-style-name="Normal" style:list-style-name="LFO2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10" style:parent-style-name="Normal" style:list-style-name="LFO2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11" style:parent-style-name="Normal" style:list-style-name="LFO2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12" style:parent-style-name="Normal" style:list-style-name="LFO3" style:family="paragraph">
      <style:paragraph-properties fo:text-align="justify"/>
    </style:style>
    <style:style style:name="T13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5" style:parent-style-name="Normal" style:list-style-name="LFO4" style:family="paragraph">
      <style:paragraph-properties fo:text-align="justify"/>
    </style:style>
    <style:style style:name="T1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8" style:parent-style-name="Normal" style:list-style-name="LFO4" style:family="paragraph">
      <style:paragraph-properties fo:text-align="justify"/>
    </style:style>
    <style:style style:name="T19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1" style:parent-style-name="Normal" style:list-style-name="LFO5" style:family="paragraph">
      <style:paragraph-properties fo:text-align="justify"/>
    </style:style>
    <style:style style:name="T2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4" style:parent-style-name="Normal" style:list-style-name="LFO5" style:family="paragraph">
      <style:paragraph-properties fo:text-align="justify"/>
    </style:style>
    <style:style style:name="T25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7" style:parent-style-name="Normal" style:list-style-name="LFO5" style:family="paragraph">
      <style:paragraph-properties fo:text-align="justify"/>
    </style:style>
    <style:style style:name="T28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0" style:parent-style-name="Normal" style:list-style-name="LFO5" style:family="paragraph">
      <style:paragraph-properties fo:text-align="justify"/>
    </style:style>
    <style:style style:name="T31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" style:parent-style-name="Normal" style:list-style-name="LFO6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33" style:parent-style-name="Normal" style:list-style-name="LFO6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34" style:parent-style-name="Normal" style:list-style-name="LFO6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35" style:parent-style-name="Normal" style:list-style-name="LFO6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36" style:parent-style-name="Normal" style:list-style-name="LFO6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37" style:parent-style-name="Normal" style:list-style-name="LFO6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38" style:parent-style-name="Normal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39" style:parent-style-name="Normal" style:list-style-name="LFO7" style:family="paragraph">
      <style:paragraph-properties fo:text-align="justify"/>
    </style:style>
    <style:style style:name="T4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2" style:parent-style-name="Normal" style:list-style-name="LFO7" style:family="paragraph">
      <style:paragraph-properties fo:text-align="justify"/>
    </style:style>
    <style:style style:name="T43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5" style:parent-style-name="Normal" style:list-style-name="LFO7" style:family="paragraph">
      <style:paragraph-properties fo:text-align="justify"/>
    </style:style>
    <style:style style:name="T4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8" style:parent-style-name="Normal" style:family="paragraph">
      <style:paragraph-properties fo:text-align="justify"/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POLÍTICA DE PRIVACIDAD</text:p>
      <text:list text:style-name="LFO1" text:continue-numbering="true">
        <text:list-item>
          <text:p text:style-name="P5"><text:span text:style-name="T6">Identidad del responsable del Tratamiento de Datos:</text:span></text:p>
        </text:list-item>
      </text:list>
      <text:list text:style-name="LFO2" text:continue-numbering="true">
        <text:list-item>
          <text:p text:style-name="P7">ANTAD - Adicciones</text:p>
        </text:list-item>
        <text:list-item>
          <text:p text:style-name="P8">Domicilio: Agustín de Bethencourt, 17. Puerto de la Cruz (CP 38400).</text:p>
        </text:list-item>
        <text:list-item>
          <text:p text:style-name="P9">Correo electrónico: administracion@antad.es</text:p>
        </text:list-item>
        <text:list-item>
          <text:p text:style-name="P10">Teléfono: 922 44 81 14</text:p>
        </text:list-item>
        <text:list-item>
          <text:p text:style-name="P11">CIF: G-38310553</text:p>
        </text:list-item>
      </text:list>
      <text:list text:style-name="LFO3" text:continue-numbering="true">
        <text:list-item>
          <text:p text:style-name="P12"><text:span text:style-name="T13">Información Recogida y Finalidades del Tratamiento:<text:s/></text:span><text:span text:style-name="T14">En ANTAD, recogemos y tratamos la información personal proporcionada por las personas usuarias con las siguientes finalidades:</text:span></text:p>
        </text:list-item>
      </text:list>
      <text:list text:style-name="LFO4" text:continue-numbering="true">
        <text:list-item>
          <text:p text:style-name="P15"><text:span text:style-name="T16">Mejoras y personalización:<text:s/></text:span><text:span text:style-name="T17">Realizar análisis estadísticos para mejorar la experiencia del usuario y personalizar nuestros servicios.</text:span></text:p>
        </text:list-item>
        <text:list-item>
          <text:p text:style-name="P18"><text:span text:style-name="T19">Comunicación:<text:s/></text:span><text:span text:style-name="T20">Contactar con los usuarios para resolver dudas o informar sobre cambios en nuestros servicios.</text:span></text:p>
        </text:list-item>
      </text:list>
      <text:list text:style-name="LFO5" text:continue-numbering="true">
        <text:list-item>
          <text:p text:style-name="P21"><text:span text:style-name="T22">Base Jurídica para el Tratamiento de los Datos:<text:s/></text:span><text:span text:style-name="T23">Tratamos sus datos personales de acuerdo con las bases legales establecidas, en particular el cumplimiento de obligaciones legales, con el fin de atender los requerimientos regulatorios y normativos aplicables en el ámbito sanitario y garantizar una adecuada asistencia.</text:span></text:p>
        </text:list-item>
        <text:list-item>
          <text:p text:style-name="P24"><text:span text:style-name="T25">Conservación de los Datos:<text:s/></text:span><text:span text:style-name="T26">Conservaremos los datos personales solo durante el tiempo necesario para cumplir con las finalidades para las que fueron recogidos o según establezca la normativa aplicable. En términos generales, los datos de usuarios se conservarán durante el tiempo que sea requerido para cumplir con las obligaciones legales correspondientes.</text:span></text:p>
        </text:list-item>
        <text:list-item>
          <text:p text:style-name="P27"><text:span text:style-name="T28">Comunicación de los Datos a Terceros:<text:s/></text:span><text:span text:style-name="T29">Con carácter general, no cederemos ni comunicaremos sus datos personales a terceros. Únicamente podrán ser comunicados cuando resulte necesario para dar cumplimiento a obligaciones legales, requerimientos de autoridades públicas, organismos reguladores, fuerzas y cuerpos de seguridad u otros entes legitimados por la normativa aplicable.</text:span></text:p>
        </text:list-item>
        <text:list-item>
          <text:p text:style-name="P30"><text:span text:style-name="T31">Derechos de las personas usuarias de ANTAD:<text:s/></text:span></text:p>
        </text:list-item>
      </text:list>
      <text:list text:style-name="LFO6" text:continue-numbering="true">
        <text:list-item>
          <text:p text:style-name="P32">Acceder a sus datos: Solicitar confirmación sobre si estamos tratando sus datos personales y obtener una copia de estos.</text:p>
        </text:list-item>
        <text:list-item>
          <text:p text:style-name="P33">Rectificar sus datos: Corregir datos inexactos o incompletos.</text:p>
        </text:list-item>
        <text:list-item>
          <text:p text:style-name="P34">Suprimir sus datos: Solicitar la eliminación de sus datos personales, siempre que no existan razones legales para su conservación.</text:p>
        </text:list-item>
        <text:list-item>
          <text:p text:style-name="P35">Oponerse al tratamiento: Cuando se base en intereses legítimos.</text:p>
        </text:list-item>
        <text:list-item>
          <text:p text:style-name="P36">Limitación del tratamiento: Solicitar la restricción de sus datos en determinados casos.</text:p>
        </text:list-item>
        <text:list-item>
          <text:p text:style-name="P37">Portabilidad de los datos: Recibir sus datos en un formato estructurado y legible por máquina, o pedir que se transfieran a otro responsable.</text:p>
        </text:list-item>
      </text:list>
      <text:p text:style-name="P38">Para ejercer estos derechos, puede enviar una solicitud a nuestro correo electrónico: administracion@antad.es y adjuntar una copia de un documento de identidad.</text:p>
      <text:list text:style-name="LFO7" text:continue-numbering="true">
        <text:list-item>
          <text:p text:style-name="P39"><text:span text:style-name="T40">Seguridad de los Datos:<text:s/></text:span><text:span text:style-name="T41">En ANTAD, implementamos medidas de seguridad técnicas y organizativas para proteger sus datos personales contra el acceso no autorizado, la pérdida o destrucción accidental y cualquier otro riesgo.</text:span></text:p>
        </text:list-item>
        <text:list-item>
          <text:p text:style-name="P42"><text:span text:style-name="T43">Cambios en la Política de Privacidad:<text:s/></text:span><text:span text:style-name="T44">Nos reservamos el derecho de modificar esta Política de Privacidad. Cualquier cambio será comunicado a través de esta página, por lo que le recomendamos revisarla periódicamente.</text:span></text:p>
        </text:list-item>
        <text:list-item>
          <text:p text:style-name="P45"><text:span text:style-name="T46">Contacto y Reclamaciones:<text:s/></text:span><text:span text:style-name="T47">Si tiene alguna pregunta sobre esta Política de Privacidad o considera que sus derechos no han sido respetados, puede ponerse en contacto con nuestro equipo en administracion@antad.es. Además, puede presentar una reclamación ante la Agencia Española de Protección de Datos (AEPD), si considera que se ha vulnerado su derecho a la protección de datos.</text:span></text:p>
        </text:list-item>
      </text:list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DefaultParagraphFont" style:family="text">
      <style:text-properties fo:language="en" fo:country="US"/>
    </style:style>
    <style:style style:name="T3" style:parent-style-name="DefaultParagraphFont" style:family="text">
      <style:text-properties fo:language="en" fo:country="US"/>
    </style:style>
    <style:style style:name="P4" style:parent-style-name="Footer" style:family="paragraph">
      <style:paragraph-properties fo:text-align="center"/>
    </style:style>
    <style:style style:family="graphic" style:name="a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">
      <style:graphic-properties draw:fill="none" draw:stroke="none"/>
    </style:style>
  </office:automatic-styles>
  <office:master-styles>
    <style:master-page style:name="MP0" style:page-layout-name="PL0">
      <style:header>
        <text:p text:style-name="Header"><text:line-break/><text:span text:style-name="T2"><draw:frame draw:z-index="251658240" draw:style-name="a0" draw:name="Imagen 2" text:anchor-type="paragraph" svg:x="0.1625in" svg:y="-0.42917in" svg:width="0.8875in" svg:height="0.88264in" style:rel-width="scale" style:rel-height="scale"><draw:image xlink:href="media/image1.png" xlink:type="simple" xlink:show="embed" xlink:actuate="onLoad"/><svg:title/><svg:desc/></draw:frame></text:span><text:span text:style-name="T3"><draw:custom-shape svg:x="0in" svg:y="0in" svg:width="0.33333in" svg:height="0.33333in" draw:id="id0" draw:style-name="a1" draw:name="Rectángulo 1" text:anchor-type="as-char"><svg:title/><svg:desc/><draw:enhanced-geometry draw:type="non-primitive" svg:viewBox="0 0 21600 21600" draw:enhanced-path="M 0 0 L 21600 0 21600 21600 0 21600 Z N"/></draw:custom-shape></text:span></text:p>
      </style:header>
      <style:footer>
        <text:p text:style-name="P4"><text:page-number text:fixed="false">1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TAD ICOD</meta:initial-creator>
    <dc:creator>word</dc:creator>
    <meta:creation-date>2026-08-18T11:41:00Z</meta:creation-date>
    <dc:date>2026-08-18T11:41:00Z</dc:date>
    <meta:template xlink:href="Normal" xlink:type="simple"/>
    <meta:editing-cycles>2</meta:editing-cycles>
    <meta:editing-duration>PT0S</meta:editing-duration>
    <meta:document-statistic meta:page-count="3" meta:paragraph-count="6" meta:word-count="500" meta:character-count="3346" meta:row-count="23" meta:non-whitespace-character-count="2852"/>
  </office:meta>
</office:document-meta>
</file>